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1703bf4c58473d244f0e56a78d0202.jpg"/>
  <manifest:file-entry manifest:media-type="image/jpeg" manifest:full-path="Pictures/bb386b45cffc392ce1a8540dc77c232f.jpg"/>
  <manifest:file-entry manifest:media-type="image/jpeg" manifest:full-path="Pictures/8911f2f505314b99d8746bc2fa080482.jpg"/>
  <manifest:file-entry manifest:media-type="image/jpeg" manifest:full-path="Pictures/6a28212e6374e46aef1fce1aac08a2c2.jpg"/>
  <manifest:file-entry manifest:media-type="image/jpeg" manifest:full-path="Pictures/6d9f3df71d49a9fc45e0bc949a66ee45.jpg"/>
  <manifest:file-entry manifest:media-type="image/jpeg" manifest:full-path="Pictures/285a043eb8910d6e86ed1cd2285734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research:canada:delijani" text:style-name="Internet_20_link" text:visited-style-name="Visited_20_Internet_20_Link">BACK TO MAIN TOC</text:a></text:span></text:p>
      <text:h text:style-name="Heading_20_1" text:outline-level="1"><text:bookmark text:name="fabwiki:research:canada:delijani:appendix_c"/><text:bookmark-start text:name="__RefHeading___appendix_cresults_from_rebound_tests_schmidt_hammer_tests_1"/><text:bookmark-start text:name="appendix_cresults_from_rebound_tests_schmidt_hammer_tests"/>Appendix C: Results from Rebound Tests (Schmidt Hammer Tests)<text:bookmark-end text:name="__RefHeading___appendix_cresults_from_rebound_tests_schmidt_hammer_tests_1"/><text:bookmark-end text:name="appendix_cresults_from_rebound_tests_schmidt_hammer_tests"/></text:h>
      <text:p text:style-name="Text_20_body"><draw:frame draw:style-name="media" draw:name="Array Legend" text:anchor-type="as-char" draw:z-index="0" svg:width="22.06625cm" style:rel-width="100%"><draw:text-box><text:p text:style-name="legendcenter"><draw:frame draw:style-name="media" draw:name="Array" text:anchor-type="as-char" draw:z-index="0" svg:width="22.06625cm" style:rel-width="100%" svg:height="16.324791666667cm" style:rel-height="scale"><draw:image xlink:href="Pictures/1b1703bf4c58473d244f0e56a78d0202.jpg" xlink:type="simple" xlink:show="embed" xlink:actuate="onLoad"/></draw:frame>Array</text:p></draw:text-box></draw:frame><draw:frame draw:style-name="media" draw:name="Array Legend" text:anchor-type="as-char" draw:z-index="0" svg:width="22.595416666667cm" style:rel-width="100%"><draw:text-box><text:p text:style-name="legendcenter"><draw:frame draw:style-name="media" draw:name="Array" text:anchor-type="as-char" draw:z-index="1" svg:width="22.595416666667cm" style:rel-width="100%" svg:height="16.324791666667cm" style:rel-height="scale"><draw:image xlink:href="Pictures/bb386b45cffc392ce1a8540dc77c232f.jpg" xlink:type="simple" xlink:show="embed" xlink:actuate="onLoad"/></draw:frame>Array</text:p></draw:text-box></draw:frame><draw:frame draw:style-name="media" draw:name="Array Legend" text:anchor-type="as-char" draw:z-index="0" svg:width="22.621875cm" style:rel-width="100%"><draw:text-box><text:p text:style-name="legendcenter"><draw:frame draw:style-name="media" draw:name="Array" text:anchor-type="as-char" draw:z-index="2" svg:width="22.621875cm" style:rel-width="100%" svg:height="16.457083333333cm" style:rel-height="scale"><draw:image xlink:href="Pictures/8911f2f505314b99d8746bc2fa080482.jpg" xlink:type="simple" xlink:show="embed" xlink:actuate="onLoad"/></draw:frame>Array</text:p></draw:text-box></draw:frame><draw:frame draw:style-name="media" draw:name="Array Legend" text:anchor-type="as-char" draw:z-index="0" svg:width="22.621875cm" style:rel-width="100%"><draw:text-box><text:p text:style-name="legendcenter"><draw:frame draw:style-name="media" draw:name="Array" text:anchor-type="as-char" draw:z-index="3" svg:width="22.621875cm" style:rel-width="100%" svg:height="16.642291666667cm" style:rel-height="scale"><draw:image xlink:href="Pictures/6a28212e6374e46aef1fce1aac08a2c2.jpg" xlink:type="simple" xlink:show="embed" xlink:actuate="onLoad"/></draw:frame>Array</text:p></draw:text-box></draw:frame><draw:frame draw:style-name="media" draw:name="Array Legend" text:anchor-type="as-char" draw:z-index="0" svg:width="22.595416666667cm" style:rel-width="100%"><draw:text-box><text:p text:style-name="legendcenter"><draw:frame draw:style-name="media" draw:name="Array" text:anchor-type="as-char" draw:z-index="4" svg:width="22.595416666667cm" style:rel-width="100%" svg:height="15.795625cm" style:rel-height="scale"><draw:image xlink:href="Pictures/6d9f3df71d49a9fc45e0bc949a66ee45.jpg" xlink:type="simple" xlink:show="embed" xlink:actuate="onLoad"/></draw:frame>Array</text:p></draw:text-box></draw:frame><draw:frame draw:style-name="media" draw:name="Array Legend" text:anchor-type="as-char" draw:z-index="0" svg:width="22.886458333333cm" style:rel-width="100%"><draw:text-box><text:p text:style-name="legendcenter"><draw:frame draw:style-name="media" draw:name="Array" text:anchor-type="as-char" draw:z-index="5" svg:width="22.886458333333cm" style:rel-width="100%" svg:height="16.536458333333cm" style:rel-height="scale"><draw:image xlink:href="Pictures/285a043eb8910d6e86ed1cd2285734fc.jpg" xlink:type="simple" xlink:show="embed" xlink:actuate="onLoad"/></draw:frame>Array</text:p></draw:text-box></draw:frame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3::55:51</meta:creation-date>
    <dc:creator>Generated</dc:creator>
    <dc:date>2026-09-13T03::55:51</dc:date>
    <dc:language>en-US</dc:language>
    <meta:editing-cycles>1</meta:editing-cycles>
    <meta:editing-duration>PT0S</meta:editing-duration>
    <dc:title>fabwiki:research:canada:delijani:appendix_c</dc:title>
  </office:meta>
</office:document-meta>
</file>