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d8f5e59b6f206f6d9029ee375198a01.jpg"/>
  <manifest:file-entry manifest:media-type="image/jpeg" manifest:full-path="Pictures/4a80b4bd474dfe26b384fa9142099114.jpg"/>
  <manifest:file-entry manifest:media-type="image/jpeg" manifest:full-path="Pictures/7d8f52f43e052e5ad63814d1bd60214d.jpg"/>
  <manifest:file-entry manifest:media-type="image/jpeg" manifest:full-path="Pictures/f3c54c2858f3c36943520b0ca681cd0d.jpg"/>
  <manifest:file-entry manifest:media-type="image/jpeg" manifest:full-path="Pictures/4d188bd9d542f48a46662d294992a1da.jpg"/>
  <manifest:file-entry manifest:media-type="image/jpeg" manifest:full-path="Pictures/b920ea9d110fa2b50e06f3b76491fc11.jpg"/>
  <manifest:file-entry manifest:media-type="image/jpeg" manifest:full-path="Pictures/be394867a6b0cd3f98cd37700643893f.jpg"/>
  <manifest:file-entry manifest:media-type="image/jpeg" manifest:full-path="Pictures/932f0055d994c85ae28010c78ccafd5b.jpg"/>
  <manifest:file-entry manifest:media-type="image/jpeg" manifest:full-path="Pictures/74977b7350cec4c33c1f91055fdce79a.jpg"/>
  <manifest:file-entry manifest:media-type="image/jpeg" manifest:full-path="Pictures/7566ccd310e96b925b65f77b00e0b4a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research:scotland:scotland_research"/><text:bookmark-start text:name="__RefHeading___scotland_research_efforts_1"/><text:bookmark-start text:name="scotland_research_efforts"/>Scotland Research Efforts<text:bookmark-end text:name="__RefHeading___scotland_research_efforts_1"/><text:bookmark-end text:name="scotland_research_efforts"/></text:h>
      <text:p text:style-name="Plugin_DivAlign2_Justify"><text:span text:style-name="Emphasis">fabric formwork</text:span></text:p>
      <text:h text:style-name="Heading_20_2" text:outline-level="2"><text:bookmark-start text:name="__RefHeading___edinburgh_school_of_architecture_photos_2"/><text:bookmark-start text:name="edinburgh_school_of_architecture_photos"/>Edinburgh School of Architecture Photos<text:bookmark-end text:name="__RefHeading___edinburgh_school_of_architecture_photos_2"/><text:bookmark-end text:name="edinburgh_school_of_architecture_photos"/></text:h>
      <text:p text:style-name="Text_20_body"><text:line-break/></text:p>
      <text:p text:style-name="Text_20_body"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0" svg:width="42.333333333333cm" style:rel-width="100%" svg:height="31.75cm" style:rel-height="scale"><draw:image xlink:href="Pictures/1d8f5e59b6f206f6d9029ee375198a01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1" svg:width="31.75cm" style:rel-width="100%" svg:height="42.333333333333cm" style:rel-height="scale"><draw:image xlink:href="Pictures/4a80b4bd474dfe26b384fa9142099114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2" svg:width="31.75cm" style:rel-width="100%" svg:height="42.333333333333cm" style:rel-height="scale"><draw:image xlink:href="Pictures/7d8f52f43e052e5ad63814d1bd60214d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3" svg:width="31.75cm" style:rel-width="100%" svg:height="42.333333333333cm" style:rel-height="scale"><draw:image xlink:href="Pictures/f3c54c2858f3c36943520b0ca681cd0d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4" svg:width="31.75cm" style:rel-width="100%" svg:height="42.333333333333cm" style:rel-height="scale"><draw:image xlink:href="Pictures/4d188bd9d542f48a46662d294992a1da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5" svg:width="31.75cm" style:rel-width="100%" svg:height="42.333333333333cm" style:rel-height="scale"><draw:image xlink:href="Pictures/b920ea9d110fa2b50e06f3b76491fc11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6" svg:width="31.75cm" style:rel-width="100%" svg:height="42.333333333333cm" style:rel-height="scale"><draw:image xlink:href="Pictures/be394867a6b0cd3f98cd37700643893f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7" svg:width="42.333333333333cm" style:rel-width="100%" svg:height="31.75cm" style:rel-height="scale"><draw:image xlink:href="Pictures/932f0055d994c85ae28010c78ccafd5b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8" svg:width="42.333333333333cm" style:rel-width="100%" svg:height="31.75cm" style:rel-height="scale"><draw:image xlink:href="Pictures/74977b7350cec4c33c1f91055fdce79a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9" svg:width="42.333333333333cm" style:rel-width="100%" svg:height="31.75cm" style:rel-height="scale"><draw:image xlink:href="Pictures/7566ccd310e96b925b65f77b00e0b4af.jpg" xlink:type="simple" xlink:show="embed" xlink:actuate="onLoad"/></draw:frame>Array</text:p></draw:text-box></draw:frame></text:p>
      <text:h text:style-name="Heading_20_2" text:outline-level="2"><text:bookmark-start text:name="__RefHeading___fabric_formed_concrete_-_edinburgh_college_of_art_3"/><text:bookmark-start text:name="fabric_formed_concrete_-_edinburgh_college_of_art"/>Fabric Formed Concrete - Edinburgh College of Art<text:bookmark-end text:name="__RefHeading___fabric_formed_concrete_-_edinburgh_college_of_art_3"/><text:bookmark-end text:name="fabric_formed_concrete_-_edinburgh_college_of_art"/></text:h>
      <text:p text:style-name="Text_20_body"><text:a xlink:type="simple" xlink:href="https://www.research.ed.ac.uk/en/projects/surface-texture-and-light" text:style-name="Internet_20_link" text:visited-style-name="Visited_20_Internet_20_Link">Surface, Texture and Light</text:a><text:line-break/></text:p>
      <text:h text:style-name="Heading_20_2" text:outline-level="2"><text:bookmark-start text:name="__RefHeading___references_4"/><text:bookmark-start text:name="references"/>References<text:bookmark-end text:name="__RefHeading___references_4"/><text:bookmark-end text:name="references"/></text:h>
      <text:p text:style-name="Text_20_body">“”<text:line-break/></text:p>
      <text:h text:style-name="Heading_20_2" text:outline-level="2"><text:bookmark-start text:name="__RefHeading___external_links_5"/><text:bookmark-start text:name="external_links"/>External Links<text:bookmark-end text:name="__RefHeading___external_links_5"/><text:bookmark-end text:name="external_links"/></text:h>
      <text:p text:style-name="Text_20_body"><text:a xlink:type="simple" xlink:href="https://www.ed.ac.uk/schools-departments/edinburgh-college-art" text:style-name="Internet_20_link" text:visited-style-name="Visited_20_Internet_20_Link">The University of Edinburgh - College of Art</text:a><text:line-break/>
<text:a xlink:type="simple" xlink:href="https://www.eca.ed.ac.uk/research/rethinking-concrete-formwork" text:style-name="Internet_20_link" text:visited-style-name="Visited_20_Internet_20_Link">Fabric Formwork - College of Art</text:a><text:line-break/>
<text:a xlink:type="simple" xlink:href="https://uel.ac.uk/about/our-schools/school-architecture-computing-engineering" text:style-name="Internet_20_link" text:visited-style-name="Visited_20_Internet_20_Link">School of Architecture - University of East Londo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6T22::07:14</meta:creation-date>
    <dc:creator>Generated</dc:creator>
    <dc:date>2026-08-16T22::07:14</dc:date>
    <dc:language>en-US</dc:language>
    <meta:editing-cycles>1</meta:editing-cycles>
    <meta:editing-duration>PT0S</meta:editing-duration>
    <dc:title>fabwiki:research:scotland:scotland_research</dc:title>
  </office:meta>
</office:document-meta>
</file>